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 fo:text-indent="0.2638in"/>
    </style:style>
    <style:style style:name="T3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fo:line-height="150%" fo:text-indent="0.2638in"/>
    </style:style>
    <style:style style:name="T9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letter-spacing="0.0208in" fo:font-size="16pt" style:font-size-asian="16pt" style:font-size-complex="16pt"/>
    </style:style>
    <style:style style:name="T12" style:parent-style-name="預設段落字型" style:family="text">
      <style:text-properties style:font-name-asian="標楷體" fo:letter-spacing="0.0208in" fo:font-size="16pt" style:font-size-asian="16pt" style:font-size-complex="16pt"/>
    </style:style>
    <style:style style:name="T13" style:parent-style-name="預設段落字型" style:family="text">
      <style:text-properties style:font-name-asian="標楷體" fo:letter-spacing="0.0208in" fo:font-size="16pt" style:font-size-asian="16pt" style:font-size-complex="16pt"/>
    </style:style>
    <style:style style:name="T14" style:parent-style-name="預設段落字型" style:family="text">
      <style:text-properties style:font-name-asian="標楷體" fo:letter-spacing="0.0208in" fo:font-size="16pt" style:font-size-asian="16pt" style:font-size-complex="16pt"/>
    </style:style>
    <style:style style:name="T15" style:parent-style-name="預設段落字型" style:family="text">
      <style:text-properties style:font-name-asian="標楷體" fo:letter-spacing="0.0208in" fo:font-size="16pt" style:font-size-asian="16pt" style:font-size-complex="16pt"/>
    </style:style>
    <style:style style:name="T16" style:parent-style-name="預設段落字型" style:family="text">
      <style:text-properties style:font-name-asian="標楷體" fo:letter-spacing="0.0208in" fo:font-size="16pt" style:font-size-asian="16pt" style:font-size-complex="16pt"/>
    </style:style>
    <style:style style:name="P17" style:parent-style-name="內文" style:family="paragraph">
      <style:paragraph-properties style:snap-to-layout-grid="false" fo:line-height="150%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P24" style:parent-style-name="內文" style:family="paragraph">
      <style:paragraph-properties style:snap-to-layout-grid="false" fo:line-height="150%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26" style:parent-style-name="內文" style:family="paragraph">
      <style:paragraph-properties style:snap-to-layout-grid="false" fo:margin-top="0.125in" fo:line-height="150%"/>
    </style:style>
    <style:style style:name="T27" style:parent-style-name="預設段落字型" style:family="text">
      <style:text-properties style:font-name="Wingdings" style:font-name-asian="Wingdings" style:font-name-complex="Wingdings" fo:font-weight="bold" style:font-weight-asian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2" style:parent-style-name="內文" style:family="paragraph">
      <style:paragraph-properties style:snap-to-layout-grid="false" fo:text-align="justify" fo:margin-top="0.0833in" fo:line-height="150%" fo:text-indent="0.1666in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style:snap-to-layout-grid="false" fo:margin-top="0.0833in" fo:line-height="150%" fo:text-indent="0.1666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4" style:parent-style-name="內文" style:family="paragraph">
      <style:paragraph-properties style:snap-to-layout-grid="false" fo:margin-top="0.0833in" fo:line-height="150%" fo:text-indent="0.1666in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9" style:parent-style-name="內文" style:family="paragraph">
      <style:paragraph-properties style:snap-to-layout-grid="false" fo:margin-top="0.0833in" fo:line-height="150%" fo:text-indent="0.1666in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style:snap-to-layout-grid="false" fo:margin-top="0.0833in" fo:line-height="150%"/>
      <style:text-properties style:font-name-asian="標楷體"/>
    </style:style>
    <style:style style:name="TableColumn80" style:family="table-column">
      <style:table-column-properties style:column-width="1.1652in"/>
    </style:style>
    <style:style style:name="TableColumn81" style:family="table-column">
      <style:table-column-properties style:column-width="1.1652in"/>
    </style:style>
    <style:style style:name="TableColumn82" style:family="table-column">
      <style:table-column-properties style:column-width="1.1652in"/>
    </style:style>
    <style:style style:name="TableColumn83" style:family="table-column">
      <style:table-column-properties style:column-width="1.1652in"/>
    </style:style>
    <style:style style:name="TableColumn84" style:family="table-column">
      <style:table-column-properties style:column-width="1.1659in"/>
    </style:style>
    <style:style style:name="TableColumn85" style:family="table-column">
      <style:table-column-properties style:column-width="1.1659in"/>
    </style:style>
    <style:style style:name="Table79" style:family="table">
      <style:table-properties style:width="6.993in" fo:margin-left="0in" table:align="lef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P112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P113" style:parent-style-name="內文" style:family="paragraph">
      <style:paragraph-properties style:snap-to-layout-grid="false" fo:margin-top="0.0833in" fo:line-height="150%"/>
      <style:text-properties style:font-name-asian="標楷體"/>
    </style:style>
    <style:style style:name="TableColumn115" style:family="table-column">
      <style:table-column-properties style:column-width="1.1777in"/>
    </style:style>
    <style:style style:name="TableColumn116" style:family="table-column">
      <style:table-column-properties style:column-width="1.1812in"/>
    </style:style>
    <style:style style:name="TableColumn117" style:family="table-column">
      <style:table-column-properties style:column-width="1.1812in"/>
    </style:style>
    <style:style style:name="TableColumn118" style:family="table-column">
      <style:table-column-properties style:column-width="1.1812in"/>
    </style:style>
    <style:style style:name="TableColumn119" style:family="table-column">
      <style:table-column-properties style:column-width="1.0833in"/>
    </style:style>
    <style:style style:name="TableColumn120" style:family="table-column">
      <style:table-column-properties style:column-width="1.1812in"/>
    </style:style>
    <style:style style:name="Table114" style:family="table">
      <style:table-properties style:width="6.9861in" fo:margin-left="0in" table:align="left"/>
    </style:style>
    <style:style style:name="TableRow121" style:family="table-row">
      <style:table-row-properties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asian="標楷體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margin-top="0.0833in" fo:line-height="150%"/>
      <style:text-properties style:font-name-asian="標楷體" style:text-underline-type="single" style:text-underline-style="solid" style:text-underline-width="auto" style:text-underline-mode="continuous"/>
    </style:style>
    <style:style style:name="P151" style:parent-style-name="內文" style:family="paragraph">
      <style:paragraph-properties style:snap-to-layout-grid="false" fo:margin-top="0.25in" fo:line-height="150%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54" style:parent-style-name="內文" style:family="paragraph">
      <style:paragraph-properties style:snap-to-layout-grid="false" fo:margin-top="0.0833in" fo:text-indent="0.1666in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P161" style:parent-style-name="內文" style:family="paragraph">
      <style:paragraph-properties style:snap-to-layout-grid="false" fo:margin-top="0.0833in" fo:text-indent="0.1666in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P172" style:parent-style-name="內文" style:family="paragraph">
      <style:paragraph-properties style:snap-to-layout-grid="false" fo:margin-top="0.0833in" fo:text-indent="0.375in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P180" style:parent-style-name="內文" style:family="paragraph">
      <style:paragraph-properties style:snap-to-layout-grid="false" fo:margin-top="0.0833in" fo:text-indent="0.375in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P186" style:parent-style-name="內文" style:family="paragraph">
      <style:paragraph-properties style:snap-to-layout-grid="false" fo:margin-top="0.0833in" fo:text-indent="0.375in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P194" style:parent-style-name="內文" style:family="paragraph">
      <style:paragraph-properties style:snap-to-layout-grid="false" fo:margin-top="0.0833in" fo:text-indent="0.375in"/>
    </style:style>
    <style:style style:name="T195" style:parent-style-name="預設段落字型" style:family="text">
      <style:text-properties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P197" style:parent-style-name="內文" style:family="paragraph">
      <style:paragraph-properties style:snap-to-layout-grid="false" fo:margin-top="0.0833in" fo:line-height="150%" fo:text-indent="0.125in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P200" style:parent-style-name="內文" style:family="paragraph">
      <style:paragraph-properties style:snap-to-layout-grid="false" fo:text-align="end" fo:margin-top="0.1666in" fo:line-height="150%" fo:margin-right="0.7777in"/>
    </style:style>
    <style:style style:name="T20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0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0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0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205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fo:font-size="18pt" style:font-size-asian="18pt" style:font-size-complex="18pt"/>
    </style:style>
    <style:style style:name="P206" style:parent-style-name="內文" style:family="paragraph">
      <style:paragraph-properties style:snap-to-layout-grid="false" fo:margin-top="0.1666in" fo:line-height="115%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P225" style:parent-style-name="內文" style:family="paragraph">
      <style:paragraph-properties style:snap-to-layout-grid="false" fo:margin-top="0.1666in" fo:line-height="115%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-asian="標楷體" fo:font-size="14pt" style:font-size-asian="14pt" style:font-size-complex="14pt"/>
    </style:style>
    <style:style style:name="P255" style:parent-style-name="清單段落" style:list-style-name="LFO3" style:family="paragraph">
      <style:paragraph-properties style:snap-to-layout-grid="false" fo:text-align="justify" fo:line-height="115%" fo:margin-left="0.5in">
        <style:tab-stops/>
      </style:paragraph-properties>
    </style:style>
    <style:style style:name="T256" style:parent-style-name="預設段落字型" style:family="text">
      <style:text-properties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-asian="標楷體" fo:font-size="14pt" style:font-size-asian="14pt" style:font-size-complex="14pt"/>
    </style:style>
    <style:style style:name="T259" style:parent-style-name="預設段落字型" style:family="text">
      <style:text-properties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P272" style:parent-style-name="內文" style:family="paragraph">
      <style:paragraph-properties style:snap-to-layout-grid="false" fo:text-align="justify" fo:line-height="115%" fo:margin-left="0.5in" fo:text-indent="-0.5in">
        <style:tab-stops/>
      </style:paragraph-properties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P278" style:parent-style-name="內文" style:family="paragraph">
      <style:paragraph-properties style:snap-to-layout-grid="false" fo:text-align="justify" fo:line-height="115%" fo:margin-left="0.4916in" fo:text-indent="-0.4916in">
        <style:tab-stops/>
      </style:paragraph-properties>
    </style:style>
    <style:style style:name="T279" style:parent-style-name="預設段落字型" style:family="text">
      <style:text-properties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-asian="標楷體" fo:font-size="14pt" style:font-size-asian="14pt" style:font-size-complex="14pt"/>
    </style:style>
    <style:style style:name="P283" style:parent-style-name="內文" style:family="paragraph">
      <style:paragraph-properties style:snap-to-layout-grid="false" fo:text-align="justify" fo:line-height="115%" fo:margin-left="0.4916in" fo:text-indent="-0.4916in">
        <style:tab-stops/>
      </style:paragraph-properties>
    </style:style>
    <style:style style:name="T284" style:parent-style-name="預設段落字型" style:family="text">
      <style:text-properties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2" style:parent-style-name="超連結" style:family="text">
      <style:text-properties style:font-name-asian="標楷體" fo:font-weight="bold" style:font-weight-asian="bold" fo:font-size="14pt" style:font-size-asian="14pt" style:font-size-complex="14pt"/>
    </style:style>
    <style:style style:name="T303" style:parent-style-name="超連結" style:family="text">
      <style:text-properties style:font-name-asian="標楷體" fo:font-weight="bold" style:font-weight-asian="bold" fo:font-size="14pt" style:font-size-asian="14pt" style:font-size-complex="14pt"/>
    </style:style>
    <style:style style:name="T3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16" style:parent-style-name="內文" style:family="paragraph">
      <style:paragraph-properties style:snap-to-layout-grid="false" fo:text-align="justify" fo:line-height="115%" fo:margin-left="0.4916in" fo:text-indent="-0.4916in">
        <style:tab-stops/>
      </style:paragraph-properties>
    </style:style>
    <style:style style:name="T317" style:parent-style-name="預設段落字型" style:family="text">
      <style:text-properties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-asian="標楷體" fo:font-size="14pt" style:font-size-asian="14pt" style:font-size-complex="14pt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line-height="115%" fo:margin-left="0.4916in" fo:text-indent="-0.4916in">
        <style:tab-stops/>
      </style:paragraph-properties>
    </style:style>
    <style:style style:name="T329" style:parent-style-name="預設段落字型" style:family="text">
      <style:text-properties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-asian="標楷體" fo:font-size="14pt" style:font-size-asian="14pt" style:font-size-complex="14pt"/>
    </style:style>
    <style:style style:name="T334" style:parent-style-name="預設段落字型" style:family="text">
      <style:text-properties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-asian="標楷體" fo:font-size="14pt" style:font-size-asian="14pt" style:font-size-complex="14pt"/>
    </style:style>
    <style:style style:name="T336" style:parent-style-name="預設段落字型" style:family="text">
      <style:text-properties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fo:color="#1F497D" style:letter-kerning="false"/>
    </style:style>
    <style:style style:name="T349" style:parent-style-name="預設段落字型" style:family="text">
      <style:text-properties fo:color="#1F497D" style:letter-kerning="false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-asian="標楷體" fo:font-size="14pt" style:font-size-asian="14pt" style:font-size-complex="14pt"/>
    </style:style>
    <style:style style:name="P353" style:parent-style-name="內文" style:family="paragraph">
      <style:paragraph-properties style:snap-to-layout-grid="false" fo:text-align="justify" fo:margin-left="0.4916in" fo:text-indent="-0.4916in">
        <style:tab-stops/>
      </style:paragraph-properties>
      <style:text-properties style:font-name-asian="標楷體" fo:font-size="14pt" style:font-size-asian="14pt" style:font-size-complex="14pt"/>
    </style:style>
    <style:style style:name="P354" style:parent-style-name="內文" style:family="paragraph">
      <style:paragraph-properties style:snap-to-layout-grid="false" fo:text-align="center" fo:line-height="150%" fo:margin-left="0.3333in" fo:text-indent="-0.3333in">
        <style:tab-stops/>
      </style:paragraph-properties>
    </style:style>
    <style:style style:name="P355" style:parent-style-name="內文" style:family="paragraph">
      <style:paragraph-properties style:snap-to-layout-grid="false" fo:text-align="center" fo:margin-top="0.1666in" fo:line-height="150%"/>
    </style:style>
    <style:style style:name="T356" style:parent-style-name="預設段落字型" style:family="text">
      <style:text-properties style:font-name-asian="標楷體" fo:color="#C00000" fo:font-size="20pt" style:font-size-asian="20pt" style:font-size-complex="20pt"/>
    </style:style>
    <style:style style:name="T357" style:parent-style-name="預設段落字型" style:family="text">
      <style:text-properties style:font-name-asian="標楷體" fo:color="#0033CC" fo:font-size="20pt" style:font-size-asian="20pt" style:font-size-complex="20pt"/>
    </style:style>
    <style:style style:name="T358" style:parent-style-name="預設段落字型" style:family="text">
      <style:text-properties style:font-name-asian="標楷體" fo:color="#C00000" fo:font-size="20pt" style:font-size-asian="20pt" style:font-size-complex="20pt"/>
    </style:style>
    <style:style style:name="T359" style:parent-style-name="預設段落字型" style:family="text">
      <style:text-properties style:font-name-asian="標楷體" fo:color="#0033CC" fo:font-size="20pt" style:font-size-asian="20pt" style:font-size-complex="20pt"/>
    </style:style>
    <style:style style:name="T360" style:parent-style-name="預設段落字型" style:family="text">
      <style:text-properties style:font-name-asian="標楷體" fo:color="#C00000" fo:font-size="20pt" style:font-size-asian="20pt" style:font-size-complex="20pt"/>
    </style:style>
    <style:style style:name="T361" style:parent-style-name="預設段落字型" style:family="text">
      <style:text-properties style:font-name-asian="標楷體" fo:color="#0033CC" fo:font-size="20pt" style:font-size-asian="20pt" style:font-size-complex="20pt"/>
    </style:style>
    <style:style style:name="T362" style:parent-style-name="預設段落字型" style:family="text">
      <style:text-properties style:font-name-asian="標楷體" fo:color="#00B050" fo:font-size="20pt" style:font-size-asian="20pt" style:font-size-complex="20pt"/>
    </style:style>
    <style:style style:name="T363" style:parent-style-name="預設段落字型" style:family="text">
      <style:text-properties style:font-name-asian="標楷體" fo:color="#0033CC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bookmark-start text:name="OLE_LINK1"/><text:span text:style-name="T3">理學院</text:span><text:span text:style-name="T4">「</text:span><text:span text:style-name="T5">科學學士學位學程」</text:span><text:span text:style-name="T6">雙</text:span><text:span text:style-name="T7">主修</text:span></text:p>
      <text:p text:style-name="P8"><text:span text:style-name="T9">校內招生</text:span><text:span text:style-name="T10">報名</text:span><text:span text:style-name="T11">表</text:span><text:span text:style-name="T12">(</text:span><text:span text:style-name="T13">限</text:span><text:span text:style-name="T14">電物、應數、應化</text:span><text:span text:style-name="T15">大一新生</text:span><text:span text:style-name="T16">)</text:span></text:p>
      <text:p text:style-name="P17"><text:span text:style-name="T18">申請年度：</text:span><text:span text:style-name="T19"><text:s/></text:span><text:span text:style-name="T20">11</text:span><text:span text:style-name="T21">5</text:span><text:span text:style-name="T22"><text:s/></text:span><text:span text:style-name="T23">學年度</text:span></text:p>
      <text:p text:style-name="P24"><text:span text:style-name="T25">一、學生基本資料</text:span></text:p>
      <text:p text:style-name="P26"><text:span text:style-name="T27">²</text:span><text:span text:style-name="T28">申請人</text:span><text:span text:style-name="T29">(</text:span><text:span text:style-name="T30">班別為即將就讀之學系</text:span><text:span text:style-name="T31">)</text:span></text:p>
      <text:p text:style-name="P32"><text:span text:style-name="T33">學號：</text:span><text:span text:style-name="T34"><text:s text:c="10"/></text:span><text:span text:style-name="T35"><text:s text:c="2"/></text:span><text:span text:style-name="T36"><text:s text:c="2"/></text:span><text:span text:style-name="T37"><text:s text:c="2"/></text:span><text:span text:style-name="T38">姓名：</text:span><text:span text:style-name="T39"><text:s/></text:span><text:span text:style-name="T40"><text:s text:c="3"/></text:span><text:span text:style-name="T41"><text:s text:c="12"/></text:span><text:span text:style-name="T42"><text:s text:c="2"/></text:span><text:span text:style-name="T43">班別：</text:span><text:span text:style-name="T44"><text:s text:c="7"/></text:span><text:span text:style-name="T45"><text:s text:c="3"/></text:span><text:span text:style-name="T46"><text:s text:c="6"/></text:span><text:span text:style-name="T47">學系</text:span><text:span text:style-name="T48"><text:s/></text:span><text:span text:style-name="T49"><text:s text:c="3"/></text:span><text:span text:style-name="T50"><text:s text:c="2"/></text:span><text:span text:style-name="T51">年級</text:span><text:span text:style-name="T52"><text:s text:c="3"/></text:span></text:p>
      <text:p text:style-name="P53"><text:span text:style-name="T54">E-mail</text:span><text:span text:style-name="T55">：</text:span><text:span text:style-name="T56"><text:s text:c="33"/></text:span><text:span text:style-name="T57"><text:s/></text:span><text:span text:style-name="T58">電話：</text:span><text:span text:style-name="T59">(</text:span><text:span text:style-name="T60">家</text:span><text:span text:style-name="T61">) <text:s text:c="12"/>(</text:span><text:span text:style-name="T62">行動</text:span><text:span text:style-name="T63">) <text:s text:c="14"/></text:span></text:p>
      <text:p text:style-name="P64"><text:span text:style-name="T65">住</text:span><text:span text:style-name="T66"><text:s/></text:span><text:span text:style-name="T67">址：</text:span><text:span text:style-name="T68"><text:s text:c="76"/></text:span></text:p>
      <text:p text:style-name="P69"><text:span text:style-name="T70">畢業高中：</text:span><text:span text:style-name="T71"><text:s text:c="21"/></text:span><text:span text:style-name="T72">進入</text:span><text:span text:style-name="T73">本校</text:span><text:span text:style-name="T74">就讀的管道：</text:span><text:span text:style-name="T75">□大</text:span><text:span text:style-name="T76">學甄選□繁星推薦□</text:span><text:span text:style-name="T77">分科測驗</text:span></text:p>
      <text:p text:style-name="P78">一、學測成績（無則免填）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學測/國文</text:p>
          </table:table-cell>
          <table:table-cell table:style-name="TableCell89">
            <text:p text:style-name="P90">學測/英文</text:p>
          </table:table-cell>
          <table:table-cell table:style-name="TableCell91">
            <text:p text:style-name="P92">學測/數學</text:p>
          </table:table-cell>
          <table:table-cell table:style-name="TableCell93">
            <text:p text:style-name="P94">學測/社會</text:p>
          </table:table-cell>
          <table:table-cell table:style-name="TableCell95">
            <text:p text:style-name="P96">學測/自然</text:p>
          </table:table-cell>
          <table:table-cell table:style-name="TableCell97">
            <text:p text:style-name="P98">學測/總級分</text:p>
          </table:table-cell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</table:table>
      <text:p text:style-name="P112"/>
      <text:p text:style-name="P113">二、分科測驗成績（無則免填）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P123">國文</text:p>
            <text:p text:style-name="P124">(轉換級分)</text:p>
          </table:table-cell>
          <table:table-cell table:style-name="TableCell125">
            <text:p text:style-name="P126">英文</text:p>
            <text:p text:style-name="P127">(轉換級分)</text:p>
          </table:table-cell>
          <table:table-cell table:style-name="TableCell128">
            <text:p text:style-name="P129">數學甲</text:p>
          </table:table-cell>
          <table:table-cell table:style-name="TableCell130">
            <text:p text:style-name="P131">物理</text:p>
          </table:table-cell>
          <table:table-cell table:style-name="TableCell132">
            <text:p text:style-name="P133">化學</text:p>
          </table:table-cell>
          <table:table-cell table:style-name="TableCell134">
            <text:p text:style-name="P135">原始總分</text:p>
            <text:p text:style-name="P136"><text:span text:style-name="T137">(不含生物)</text:span></text:p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</table:table>
      <text:p text:style-name="P151"><text:span text:style-name="T152">二、</text:span><text:span text:style-name="T153">審查資料，包括：</text:span></text:p>
      <text:p text:style-name="P154"><text:span text:style-name="T155">1.<text:s/></text:span><text:span text:style-name="T156">成績單影本</text:span><text:span text:style-name="T157">(</text:span><text:span text:style-name="T158">高中三年成績、學測及指考</text:span><text:span text:style-name="T159">成績</text:span><text:span text:style-name="T160">)</text:span></text:p>
      <text:p text:style-name="P161"><text:span text:style-name="T162">2.<text:s/></text:span><text:span text:style-name="T163">申請意願說明書</text:span><text:span text:style-name="T164">(</text:span><text:span text:style-name="T165">格式</text:span><text:span text:style-name="T166">A4</text:span><text:span text:style-name="T167">大小，頁數</text:span><text:span text:style-name="T168">10</text:span><text:span text:style-name="T169">頁以內</text:span><text:span text:style-name="T170">)</text:span><text:span text:style-name="T171">，內容可包含下列各項：</text:span></text:p>
      <text:p text:style-name="P172"><text:span text:style-name="T173">(1)<text:s/></text:span><text:span text:style-name="T174">求學及家庭背景；</text:span><text:span text:style-name="T175"><text:s/></text:span><text:span text:style-name="T176"><text:s text:c="8"/></text:span><text:span text:style-name="T177">(2)<text:s/></text:span><text:span text:style-name="T178">高中時最感興趣之學科及感想；</text:span><text:span text:style-name="T179"><text:s/></text:span></text:p>
      <text:p text:style-name="P180"><text:span text:style-name="T181">(3)<text:s/></text:span><text:span text:style-name="T182">對科學及科學研究的看法；</text:span><text:span text:style-name="T183"><text:s/>(4)<text:s/></text:span><text:span text:style-name="T184">在大學教育中希望獲得的訓練；</text:span><text:span text:style-name="T185"><text:s/></text:span></text:p>
      <text:p text:style-name="P186"><text:span text:style-name="T187">(5)<text:s/></text:span><text:span text:style-name="T188">對未來生涯的期望；</text:span><text:span text:style-name="T189"><text:s/></text:span><text:span text:style-name="T190"><text:s text:c="6"/></text:span><text:span text:style-name="T191">(6)<text:s/></text:span><text:span text:style-name="T192">為何希望加入本學程；</text:span><text:span text:style-name="T193"><text:s/></text:span></text:p>
      <text:p text:style-name="P194"><text:span text:style-name="T195">(7)<text:s/></text:span><text:span text:style-name="T196">對本學程的期望及建議</text:span></text:p>
      <text:p text:style-name="P197"><text:span text:style-name="T198">3.<text:s/></text:span><text:span text:style-name="T199">其他有利於申請人的資料</text:span></text:p>
      <text:p text:style-name="P200"><text:span text:style-name="T201">申請學生簽章：</text:span><text:span text:style-name="T202">___________________</text:span><text:span text:style-name="T203">填寫日期：</text:span><text:span text:style-name="T204">_________________</text:span></text:p>
      <text:soft-page-break/>
      <text:p text:style-name="P205">理學院「科學學士學位學程」雙主修</text:p>
      <text:p text:style-name="P206"><text:span text:style-name="T207">本學程著重於</text:span><text:span text:style-name="T208">培養具世界觀的跨領域基礎與應用</text:span><text:span text:style-name="T209">研究人才為目標</text:span><text:span text:style-name="T210">，</text:span><text:span text:style-name="T211">精心規劃</text:span><text:span text:style-name="T212">五大領域</text:span><text:span text:style-name="T213">(</text:span><text:span text:style-name="T214">跨領域、電物、應數、應化、大數據及</text:span><text:span text:style-name="T215">AI)</text:span><text:span text:style-name="T216">之外，</text:span><text:span text:style-name="T217">並</text:span><text:span text:style-name="T218">邀</text:span><text:span text:style-name="T219">請</text:span><text:span text:style-name="T220">陽明</text:span><text:span text:style-name="T221">校區</text:span><text:span text:style-name="T222">生醫光電所開授跨領域的「智慧生醫」領域課程，並結合兩校</text:span><text:span text:style-name="T223">區</text:span><text:span text:style-name="T224">的專業師資，提供生醫應用的核心知識、前瞻技術及臨床應用。</text:span></text:p>
      <text:p text:style-name="P225"><text:span text:style-name="T226">只要於畢業前，在上述六大領域中</text:span><text:span text:style-name="T227">修</text:span><text:span text:style-name="T228">畢</text:span><text:span text:style-name="T229">本學程規定課程</text:span><text:span text:style-name="T230">(35</text:span><text:span text:style-name="T231">學分</text:span><text:span text:style-name="T232">)</text:span><text:span text:style-name="T233">，並且滿足其主修科系</text:span><text:span text:style-name="T234">(</text:span><text:span text:style-name="T235">電物系、應數系或應化系</text:span><text:span text:style-name="T236">)</text:span><text:span text:style-name="T237">之修業規定</text:span><text:span text:style-name="T238">(</text:span><text:span text:style-name="T239">至少</text:span><text:span text:style-name="T240">128</text:span><text:span text:style-name="T241">學分</text:span><text:span text:style-name="T242">)</text:span><text:span text:style-name="T243">，將獲得「理學院科學學士學位學程」及</text:span><text:span text:style-name="T244">主修科系</text:span><text:span text:style-name="T245">雙學士學位</text:span><text:span text:style-name="T246">。</text:span><text:span text:style-name="T247">特別強調</text:span><text:span text:style-name="T248">跨領域</text:span><text:span text:style-name="T249">課程訓練</text:span><text:span text:style-name="T250">及</text:span><text:span text:style-name="T251">「雙導師」</text:span><text:span text:style-name="T252">，</text:span><text:span text:style-name="T253">提供</text:span><text:span text:style-name="T254">個人學習諮詢及指導。</text:span></text:p>
      <text:list text:style-name="LFO3" text:continue-numbering="true">
        <text:list-item>
          <text:p text:style-name="P255"><text:span text:style-name="T256">招生對象</text:span><text:span text:style-name="T257">：</text:span><text:span text:style-name="T258">1</text:span><text:span text:style-name="T259">1</text:span><text:span text:style-name="T260">5</text:span><text:span text:style-name="T261">學年度</text:span><text:span text:style-name="T262">本校理學院各系</text:span><text:span text:style-name="T263">(</text:span><text:span text:style-name="T264">電物系、應數系</text:span><text:span text:style-name="T265">、應化系</text:span><text:span text:style-name="T266">)</text:span><text:span text:style-name="T267">大</text:span><text:span text:style-name="T268">一</text:span><text:span text:style-name="T269">學</text:span><text:span text:style-name="T270">生</text:span><text:span text:style-name="T271">。</text:span></text:p>
        </text:list-item>
      </text:list>
      <text:p text:style-name="P272"><text:span text:style-name="T273">二、</text:span><text:span text:style-name="T274"><text:tab/></text:span><text:span text:style-name="T275">招生名額：</text:span><text:span text:style-name="T276">10-15</text:span><text:span text:style-name="T277">名</text:span></text:p>
      <text:p text:style-name="P278"><text:span text:style-name="T279">三</text:span><text:span text:style-name="T280">、</text:span><text:span text:style-name="T281"><text:tab/></text:span><text:span text:style-name="T282">甄選方式：資料審查</text:span></text:p>
      <text:p text:style-name="P283"><text:span text:style-name="T284">四</text:span><text:span text:style-name="T285">、</text:span><text:span text:style-name="T286"><text:tab/></text:span><text:span text:style-name="T287">收件截止日期：</text:span><text:span text:style-name="T288">請於</text:span><text:span text:style-name="T289">9/</text:span><text:span text:style-name="T290">1</text:span><text:span text:style-name="T291">4(</text:span><text:span text:style-name="T292">一</text:span><text:span text:style-name="T293">)</text:span><text:span text:style-name="T294">前</text:span><text:span text:style-name="T295">，</text:span><text:span text:style-name="T296">E-mail</text:span><text:span text:style-name="T297">「報名表」及「審查資料」之電子檔</text:span><text:span text:style-name="T298">至本</text:span><text:span text:style-name="T299">學程</text:span><text:span text:style-name="T300">信箱</text:span><text:span text:style-name="T301">：</text:span><text:a xlink:href="mailto:alicelin@nycu.edu.tw" office:target-frame-name="_top" xlink:show="replace"><text:span text:style-name="T302">alicelin@nycu.</text:span><text:span text:style-name="T303">edu.tw</text:span></text:a><text:span text:style-name="T304"><text:s/></text:span><text:span text:style-name="T305">(</text:span><text:span text:style-name="T306">郵寄主旨：</text:span><text:span text:style-name="T307">1</text:span><text:span text:style-name="T308">1</text:span><text:span text:style-name="T309">3</text:span><text:span text:style-name="T310">學年度</text:span><text:span text:style-name="T311">理學院科學學士學位學程</text:span><text:span text:style-name="T312">校內招生報名</text:span><text:span text:style-name="T313">-</text:span><text:span text:style-name="T314">考生姓名</text:span><text:span text:style-name="T315">）</text:span></text:p>
      <text:p text:style-name="P316"><text:span text:style-name="T317">五</text:span><text:span text:style-name="T318">、</text:span><text:span text:style-name="T319"><text:tab/></text:span><text:span text:style-name="T320">聯絡電話：</text:span><text:span text:style-name="T321">03-5131452</text:span><text:span text:style-name="T322">或</text:span><text:span text:style-name="T323">03-5712121-31452</text:span><text:span text:style-name="T324"><text:s/></text:span><text:span text:style-name="T325">林</text:span><text:span text:style-name="T326">惠婷</text:span><text:span text:style-name="T327">小姐</text:span></text:p>
      <text:p text:style-name="P328"><text:span text:style-name="T329">六</text:span><text:span text:style-name="T330">、</text:span><text:span text:style-name="T331"><text:tab/></text:span><text:span text:style-name="T332">錄取公告日期</text:span><text:span text:style-name="T333">：預計</text:span><text:span text:style-name="T334">1</text:span><text:span text:style-name="T335">1</text:span><text:span text:style-name="T336">5</text:span><text:span text:style-name="T337">年</text:span><text:span text:style-name="T338">9</text:span><text:span text:style-name="T339">月</text:span><text:span text:style-name="T340">底</text:span><text:span text:style-name="T341">前</text:span><text:span text:style-name="T342">於本班網站公告錄取名單</text:span><text:span text:style-name="T343">，</text:span><text:span text:style-name="T344">相關訊息</text:span><text:span text:style-name="T345">請密切注意本</text:span><text:span text:style-name="T346">學程</text:span><text:span text:style-name="T347">網頁</text:span><text:span text:style-name="T348">https://isdp.web.nycu.edu.tw/</text:span><text:span text:style-name="T349"><text:s/></text:span><text:span text:style-name="T350">查閱最新</text:span><text:span text:style-name="T351">招生</text:span><text:span text:style-name="T352">資訊。</text:span><text:bookmark-end text:name="OLE_LINK1"/></text:p>
      <text:p text:style-name="P353"/>
      <text:p text:style-name="P354"><draw:frame draw:style-name="a0" draw:name="圖片 1" text:anchor-type="as-char" svg:x="0in" svg:y="0in" svg:width="4.36111in" svg:height="3.27083in" style:rel-width="scale" style:rel-height="scale"><draw:image xlink:href="media/image1.jpeg" xlink:type="simple" xlink:show="embed" xlink:actuate="onLoad"/><svg:title/><svg:desc/></draw:frame></text:p>
      <text:p text:style-name="P355"><text:span text:style-name="T356">雙</text:span><text:span text:style-name="T357">主修、</text:span><text:span text:style-name="T358">雙</text:span><text:span text:style-name="T359">學位、歡迎您，加入本班將是您</text:span><text:span text:style-name="T360">築夢</text:span><text:span text:style-name="T361">的</text:span><text:span text:style-name="T362">起點</text:span><text:span text:style-name="T36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25in" fo:margin-bottom="0.6888in" fo:margin-right="0.643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4in"/>
      </style:header-style>
      <style:footer-style>
        <style:header-footer-properties style:dynamic-spacing="true" fo:min-height="0.06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標題：理學院科學學士學位學程班97學年度校內招生公告</dc:title>
    <meta:initial-creator>USER</meta:initial-creator>
    <dc:creator>程虹</dc:creator>
    <meta:creation-date>2026-09-01T02:08:00Z</meta:creation-date>
    <dc:date>2026-09-01T02:08:00Z</dc:date>
    <meta:print-date>2018-08-01T06:53:00Z</meta:print-date>
    <meta:template xlink:href="Normal.dotm" xlink:type="simple"/>
    <meta:editing-cycles>2</meta:editing-cycles>
    <meta:editing-duration>PT0S</meta:editing-duration>
    <meta:user-defined meta:name="GrammarlyDocumentId">889a0aa8-8985-44f2-97e6-235998f99166</meta:user-defined>
    <meta:document-statistic meta:page-count="2" meta:paragraph-count="2" meta:word-count="208" meta:character-count="1396" meta:row-count="9" meta:non-whitespace-character-count="1190"/>
  </office:meta>
</office:document-meta>
</file>